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995cm"/>
    </style:style>
    <style:style style:name="co2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4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4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4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5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7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8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9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2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7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9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5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 table:number-rows-repeated="104852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$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4" style:display-name="PageStyle_Sheet4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8T10:02:34</meta:creation-date>
    <dc:creator>陳翠評</dc:creator>
    <dc:date>2024-01-25T19:46:10</dc:date>
    <meta:document-statistic meta:table-count="1" meta:cell-count="102" meta:object-count="0"/>
    <meta:generator>LibreOffice/7.0.4.2$Windows_X86_64 LibreOffice_project/dcf040e67528d9187c66b2379df5ea4407429775</meta:generator>
  </office:meta>
</office:document-meta>
</file>